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3<text:span text:style-name="T17">.08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2327841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1">електроизолационих простирки 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/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0">18.08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2332809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8-13T12:11:19.18</dc:date>
    <meta:print-date>2026-07-17T09:46:02.80</meta:print-date>
    <meta:editing-cycles>192</meta:editing-cycles>
    <meta:editing-duration>PT15H50M2S</meta:editing-duration>
    <dc:creator>s s</dc:creator>
    <meta:printed-by>s s</meta:printed-by>
    <meta:document-statistic meta:table-count="1" meta:image-count="2" meta:object-count="0" meta:page-count="2" meta:paragraph-count="42" meta:word-count="331" meta:character-count="234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